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201f6" fo:background-color="transparent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201f6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1201f6" style:font-size-asian="14pt" style:font-size-complex="14pt"/>
    </style:style>
    <style:style style:name="P4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201f6"/>
    </style:style>
    <style:style style:name="T1" style:family="text">
      <style:text-properties officeooo:rsid="000caddb"/>
    </style:style>
    <style:style style:name="T2" style:family="text">
      <style:text-properties officeooo:rsid="0020506e"/>
    </style:style>
    <style:style style:name="T3" style:family="text">
      <style:text-properties officeooo:rsid="0010bd7d"/>
    </style:style>
    <style:style style:name="T4" style:family="text">
      <style:text-properties officeooo:rsid="0003841e"/>
    </style:style>
    <style:style style:name="T5" style:family="text">
      <style:text-properties officeooo:rsid="0005c6d5"/>
    </style:style>
    <style:style style:name="T6" style:family="text">
      <style:text-properties officeooo:rsid="00177931"/>
    </style:style>
    <style:style style:name="T7" style:family="text">
      <style:text-properties officeooo:rsid="00127dff"/>
    </style:style>
    <style:style style:name="T8" style:family="text">
      <style:text-properties officeooo:rsid="000910a4"/>
    </style:style>
    <style:style style:name="T9" style:family="text">
      <style:text-properties officeooo:rsid="001fc765"/>
    </style:style>
    <style:style style:name="T10" style:family="text">
      <style:text-properties officeooo:rsid="0011f508"/>
    </style:style>
    <style:style style:name="T11" style:family="text">
      <style:text-properties officeooo:rsid="000d2991"/>
    </style:style>
    <style:style style:name="T12" style:family="text">
      <style:text-properties officeooo:rsid="0007589c"/>
    </style:style>
    <style:style style:name="T13" style:family="text">
      <style:text-properties fo:background-color="transparent" loext:char-shading-value="0"/>
    </style:style>
    <style:style style:name="T14" style:family="text">
      <style:text-properties officeooo:rsid="0010bf98" fo:background-color="transparent" loext:char-shading-value="0"/>
    </style:style>
    <style:style style:name="T15" style:family="text">
      <style:text-properties officeooo:rsid="000b6eaf" fo:background-color="transparent" loext:char-shading-value="0"/>
    </style:style>
    <style:style style:name="T16" style:family="text">
      <style:text-properties officeooo:rsid="0005c6d5" fo:background-color="transparent" loext:char-shading-value="0"/>
    </style:style>
    <style:style style:name="T17" style:family="text">
      <style:text-properties officeooo:rsid="000b36af"/>
    </style:style>
    <style:style style:name="T18" style:family="text">
      <style:text-properties officeooo:rsid="000a19f5"/>
    </style:style>
    <style:style style:name="T19" style:family="text">
      <style:text-properties officeooo:rsid="0010e16a"/>
    </style:style>
    <style:style style:name="T20" style:family="text">
      <style:text-properties officeooo:rsid="001ee281"/>
    </style:style>
    <style:style style:name="T21" style:family="text">
      <style:text-properties officeooo:rsid="000d4d23"/>
    </style:style>
    <style:style style:name="T22" style:family="text">
      <style:text-properties style:font-name="Times New Roman" fo:font-size="14pt" officeooo:rsid="000caddb" fo:background-color="transparent" loext:char-shading-value="0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>О </text:span><text:span text:style-name="T5">проведении </text:span><text:span text:style-name="T1">внепланового </text:span><text:span text:style-name="T5">контрольного мероприятия</text:span></text:p>
      <text:p text:style-name="P3">Основание: Распоряжение <text:span text:style-name="T4">контрольно-счетной палаты муниципального образования Курганинский район </text:span><text:span text:style-name="T6">18.01.</text:span><text:span text:style-name="T7">202</text:span><text:span text:style-name="T6">4</text:span><text:span text:style-name="T8"> </text:span>года №<text:span text:style-name="T4">8</text:span><text:span text:style-name="T6">-</text:span>РО</text:p>
      <text:p text:style-name="P2"><text:span text:style-name="T9">В соответствии </text:span><text:span text:style-name="T10">с </text:span><text:span text:style-name="T11">п</text:span><text:span text:style-name="T12">оручением К</text:span><text:span text:style-name="T11">онтрольно-счетной палаты</text:span><text:span text:style-name="T12"> </text:span><text:span text:style-name="T11">Краснодарского края </text:span><text:span text:style-name="T12">от 30.11.2023 года № 5785-07/07 «О направлении обращения», от 30.11.2023 года № 5783-07/07 «О направлении обращения», от 27.12.2023 года № 6421-07/07 «О направлении обращения», от 28.12.2023 года № 6441-07/07 «О направлении обращения»,</text:span><text:span text:style-name="T14"> </text:span><text:span text:style-name="T15">стать</text:span><text:span text:style-name="T14">и</text:span><text:span text:style-name="T15"> </text:span><text:span text:style-name="T14">9</text:span><text:span text:style-name="T15"> </text:span><text:span text:style-name="T14">Федерального закона </text:span><text:span text:style-name="T15">от 02.05.2006 № 59-ФЗ «О порядке рассмотрения обращений граждан Российской Федерации» </text:span><text:span text:style-name="T16">проведено контрольное мероприятие в рамках рассмотрения фактов </text:span><text:span text:style-name="T17">обращени</text:span><text:span text:style-name="T5">я</text:span><text:span text:style-name="T17"> гражданки </text:span><text:span text:style-name="T18">Ва</text:span><text:span text:style-name="T17">силенко Натальи Петровны по вопросу расходования </text:span><text:span text:style-name="T18">бюджетных средств на выплату заработной платы работников </text:span><text:span text:style-name="T17">муниципального казенного учреждения к</text:span><text:span text:style-name="T19">ультуры «Темиргоевский культурн</text:span><text:span text:style-name="T17">о-досуговый центр», нарушения при распределении стимулирующих выплат работникам муниципального казенного учреждения к</text:span><text:span text:style-name="T19">ультуры «Темиргоевский культурн</text:span><text:span text:style-name="T17">о-досуговый центр», </text:span><text:span text:style-name="T20">ф</text:span><text:span text:style-name="T5">актов </text:span><text:span text:style-name="T17">обращени</text:span><text:span text:style-name="T5">я</text:span><text:span text:style-name="T17"> гражданки </text:span><text:span text:style-name="T18">Па</text:span><text:span text:style-name="T17">нченко Натальи Владими</text:span><text:span text:style-name="T21">ровны</text:span><text:span text:style-name="T17"> по вопросу расходования </text:span><text:span text:style-name="T18">бюджетных средств на выплату </text:span><text:span text:style-name="T17">стимулирующих выплат работникам муниципального казенного учреждения к</text:span><text:span text:style-name="T19">ультуры «Темиргоевский культурн</text:span><text:span text:style-name="T17">о-досуговый центр».</text:span></text:p>
      <text:p text:style-name="P4"><text:span text:style-name="T13"><text:s text:c="2"/></text:span><text:span text:style-name="T22">Информация о результатах проверки направлена в адрес физического лица, от которого поступило обращение. <text:s/></text:span></text:p>
      <text:p text:style-name="P1"><text:span text:style-name="T1">Отчет </text:span>по результатам проверки, содержащ<text:span text:style-name="T1">ее</text:span> информацию о выявленных нарушениях и недостатках, а также рекомендации по их устранению, направлен <text:span text:style-name="T1">в </text:span><text:span text:style-name="T2">администрацию </text:span><text:span text:style-name="T1">Темиргоевского сельского поселения Курганинского района, <text:s/></text:span><text:span text:style-name="T3">муниципальному казенному учреждению «Централизованная бухгалтерия администрации Темиргоевского сельского поселения Курганинского района», м</text:span><text:span text:style-name="T1">униципальному казенному учреждению культуры </text:span><text:span text:style-name="T2"><text:s/>«</text:span><text:span text:style-name="T1">Темиргоевский культурно досуговый центр»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03:23.960000000</meta:creation-date>
    <dc:date>2025-01-17T14:04:15.025000000</dc:date>
    <meta:editing-duration>PT51S</meta:editing-duration>
    <meta:editing-cycles>1</meta:editing-cycles>
    <meta:document-statistic meta:table-count="0" meta:image-count="0" meta:object-count="0" meta:page-count="1" meta:paragraph-count="5" meta:word-count="193" meta:character-count="1796" meta:non-whitespace-character-count="1602"/>
    <meta:generator>LibreOffice/7.3.4.2$Windows_X86_64 LibreOffice_project/728fec16bd5f605073805c3c9e7c4212a0120dc5</meta:generator>
  </office:meta>
</office:document-meta>
</file>